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Mrak se skupio u kap</text:p>
      <text:p text:style-name="Standard">rano jutro kao slap ulazi u sobu</text:p>
      <text:p text:style-name="Standard">da l' si ikada pitala</text:p>
      <text:p text:style-name="Standard">tamne senke zidova ujutro gde odu</text:p>
      <text:p text:style-name="Standard"/>
      <text:p text:style-name="Standard">Oči su ti sklopljene</text:p>
      <text:p text:style-name="Standard">usne su ti umorne</text:p>
      <text:p text:style-name="Standard">ne ljubi me njima</text:p>
      <text:p text:style-name="Standard">nisu čvorci pevali dok je</text:p>
      <text:p text:style-name="Standard">iznad krovova svirala tišina</text:p>
      <text:p text:style-name="Standard"/>
      <text:p text:style-name="Standard">Hajde, Bože, budi drug</text:p>
      <text:p text:style-name="Standard">pa okreni jedan krug unazad planetu</text:p>
      <text:p text:style-name="Standard">noć je kratko trajala</text:p>
      <text:p text:style-name="Standard">a nama je trebala najduža na svetu</text:p>
      <text:p text:style-name="Standard"/>
      <text:p text:style-name="Standard">U mom oku samo hlad</text:p>
      <text:p text:style-name="Standard">u mom srcu samo stud, inje i prašina</text:p>
      <text:p text:style-name="Standard">nisu čvorci pevali dok je</text:p>
      <text:p text:style-name="Standard">iznad krovova svirala tišina</text:p>
      <text:p text:style-name="Standard"/>
      <text:p text:style-name="Standard">U cik zore zviždi voz</text:p>
      <text:p text:style-name="Standard">njime odlazim u OZ</text:p>
      <text:p text:style-name="Standard">neću da se vratim</text:p>
      <text:p text:style-name="Standard">što god tebi napišem</text:p>
      <text:p text:style-name="Standard">pocepam i obrišem</text:p>
      <text:p text:style-name="Standard">al' ti moras znati</text:p>
      <text:p text:style-name="Standard"/>
      <text:p text:style-name="Standard">Nisi se probudila, zato nisi videla</text:p>
      <text:p text:style-name="Standard">igrale su sene</text:p>
      <text:p text:style-name="Standard">nek' te dobri duhovi</text:p>
      <text:p text:style-name="Standard">i kraljevski orlovi</text:p>
      <text:p text:style-name="Standard">čuvaju od men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06T09:47:25.606272181</meta:creation-date>
    <dc:date>2026-09-06T09:47:45.735288843</dc:date>
    <meta:editing-duration>PT20S</meta:editing-duration>
    <meta:editing-cycles>1</meta:editing-cycles>
    <meta:document-statistic meta:table-count="0" meta:image-count="0" meta:object-count="0" meta:page-count="1" meta:paragraph-count="28" meta:word-count="130" meta:character-count="646" meta:non-whitespace-character-count="544"/>
    <meta:generator>LibreOffice/26.2.5.2$Linux_X86_64 LibreOffice_project/620$Build-2</meta:generator>
  </office:meta>
</office:document-meta>
</file>